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820000008266129AE5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" style:font-family-generic="swiss"/>
    <style:font-face style:name="Calibri1" svg:font-family="Calibri" style:font-family-generic="swiss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Calibri2" svg:font-family="Calibri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No_20_Spacing">
      <style:paragraph-properties fo:text-align="center" style:justify-single-word="false"/>
      <style:text-properties style:font-name="Calibri2" fo:font-size="11pt" style:text-underline-style="solid" style:text-underline-width="auto" style:text-underline-color="font-color" fo:font-weight="bold" style:font-size-asian="11pt" style:font-weight-asian="bold" style:font-name-complex="Calibri2" style:font-size-complex="11pt"/>
    </style:style>
    <style:style style:name="P2" style:family="paragraph" style:parent-style-name="No_20_Spacing">
      <style:paragraph-properties fo:text-align="center" style:justify-single-word="false"/>
      <style:text-properties style:font-name="Calibri2" fo:font-size="12pt" style:text-underline-style="solid" style:text-underline-width="auto" style:text-underline-color="font-color" fo:font-weight="bold" style:font-size-asian="12pt" style:font-weight-asian="bold" style:font-name-complex="Calibri2" style:font-size-complex="12pt"/>
    </style:style>
    <style:style style:name="P3" style:family="paragraph" style:parent-style-name="No_20_Spacing">
      <style:text-properties style:font-name="Calibri2" fo:font-size="12pt" style:text-underline-style="solid" style:text-underline-width="auto" style:text-underline-color="font-color" style:font-size-asian="12pt" style:font-name-complex="Calibri2" style:font-size-complex="12pt"/>
    </style:style>
    <style:style style:name="P4" style:family="paragraph" style:parent-style-name="No_20_Spacing">
      <style:text-properties style:font-name="Calibri2" fo:font-size="12pt" style:font-size-asian="12pt" style:font-name-complex="Calibri2" style:font-size-complex="12pt"/>
    </style:style>
    <style:style style:name="P5" style:family="paragraph" style:parent-style-name="No_20_Spacing">
      <style:paragraph-properties fo:text-align="justify" style:justify-single-word="false"/>
      <style:text-properties style:font-name="Calibri2" fo:font-size="12pt" style:font-size-asian="12pt" style:font-name-complex="Calibri2" style:font-size-complex="12pt"/>
    </style:style>
    <style:style style:name="P6" style:family="paragraph" style:parent-style-name="Standard">
      <style:text-properties style:font-name="Calibri2" fo:font-size="12pt" style:font-size-asian="12pt" style:font-name-complex="Calibri2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Calibri2" fo:font-size="12pt" style:font-size-asian="12pt" style:font-name-complex="Calibri2" style:font-size-complex="12pt"/>
    </style:style>
    <style:style style:name="P8" style:family="paragraph" style:parent-style-name="No_20_Spacing" style:master-page-name="Standard">
      <style:paragraph-properties style:page-number="auto"/>
    </style:style>
    <style:style style:name="P9" style:family="paragraph" style:parent-style-name="No_20_Spacing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T1" style:family="text">
      <style:text-properties style:language-asian="fr" style:country-asian="FR"/>
    </style:style>
    <style:style style:name="T2" style:family="text">
      <style:text-properties fo:font-weight="bold" style:font-weight-asian="bold"/>
    </style:style>
    <style:style style:name="T3" style:family="text">
      <style:text-properties style:font-name-asian="Arial1"/>
    </style:style>
    <style:style style:name="T4" style:family="text">
      <style:text-properties style:font-name="Calibri1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background-color="#ffff00"/>
    </style:style>
    <style:style style:name="fr1" style:family="graphic" style:parent-style-name="Graphics">
      <style:graphic-properties style:vertical-pos="from-top" style:horizontal-pos="center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<text:s text:c="94"/></text:span><draw:frame draw:style-name="fr1" draw:name="2" text:anchor-type="as-char" svg:y="-1.942cm" svg:width="2.247cm" svg:height="1.642cm" draw:z-index="0"><draw:image xlink:href="Pictures/10000000000000820000008266129AE5.png" xlink:type="simple" xlink:show="embed" xlink:actuate="onLoad"/></draw:frame></text:p>
      <text:p text:style-name="P9"><text:span text:style-name="T6"><text:s text:c="10"/>FICHE SANITAIRE <text:s text:c="2"/>POUR MINEURS <text:s text:c="3"/>2026/2027</text:span></text:p>
      <text:p text:style-name="P1"/>
      <text:p text:style-name="P6">NOM : ……………………………………… <text:s/>PRENOM : ………..……….……………… <text:s/>DATE DE NAISSANCE : …………..………. <text:s text:c="2"/></text:p>
      <text:p text:style-name="P2">ALLERGIES</text:p>
      <text:p text:style-name="P2"/>
      <text:p text:style-name="P6">ASTHME : <text:s/>ס <text:s/>oui <text:s text:c="5"/>ס non <text:s text:c="9"/>Médicamenteuses : <text:s/>ס oui <text:s text:c="5"/>ס non <text:s text:c="9"/>ALIMENTAIRES : <text:s/>ס oui<text:span text:style-name="T2"> <text:s text:c="4"/></text:span>n ס on <text:s text:c="8"/></text:p>
      <text:p text:style-name="P6"><text:s/>Autres : </text:p>
      <text:p text:style-name="P4">Préciser (si vous le souhaitez) la conduite à tenir, si automédication, </text:p>
      <text:p text:style-name="P6">………………………………………………………………………………………………………………………………………………………………………………………………………...........................................................................................................................................</text:p>
      <text:p text:style-name="P2">DIFFICULTES DE SANTE</text:p>
      <text:p text:style-name="P5"/>
      <text:p text:style-name="P5">Indiquer ci-après (si vous le souhaitez) si votre enfant à certaines difficultés de santé (ex : diabète, …) en précisant (si vous le souhaitez) <text:bookmark text:name="_GoBack"/>les précautions à prendre :</text:p>
      <text:p text:style-name="P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2">INFORMATIONS UTILES</text:p>
      <text:p text:style-name="P4"/>
      <text:p text:style-name="P7">Port de lentilles  <text:s/><text:span text:style-name="T4">O</text:span> <text:s text:c="17"/>lunettes <text:s/><text:span text:style-name="T4">O</text:span> <text:s text:c="20"/>prothèses auditives  <text:span text:style-name="T4">O</text:span> <text:s text:c="16"/>prothèses dentaires <text:span text:style-name="T4">O</text:span></text:p>
      <text:p text:style-name="P4"/>
      <text:p text:style-name="P2">RESPONSABLE LEGAL DE L’ENFANT</text:p>
      <text:p text:style-name="P2"/>
      <text:p text:style-name="P4">NOM : .................................................. <text:s text:c="22"/>PRENOM : ..................................................</text:p>
      <text:p text:style-name="P6">Adresse :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4">Tél fixe : ………………………..……………. <text:s/>Tél portable : ………………..…………………… <text:s/>Tél travail : …………………………..…</text:p>
      <text:p text:style-name="P4">Nom et Tél du médecin traitant (facultatif) : ………………………………………………………………………….</text:p>
      <text:p text:style-name="P4"/>
      <text:p text:style-name="P2">AUTORISATION INTERVENTION CHIRURGICALE</text:p>
      <text:p text:style-name="P2"/>
      <text:p text:style-name="P4">Je soussigné(e) : ……………………………………………………………………………………………………………………………………………………………………</text:p>
      <text:p text:style-name="P7"><text:span text:style-name="T4">O</text:span> <text:s text:c="3"/>AUTORISE <text:s text:c="28"/><text:span text:style-name="T4">O</text:span> <text:s text:c="3"/>N’AUTORISE <text:s/>PAS</text:p>
      <text:p text:style-name="P4">Les responsables des <text:s/>hôpitaux ou cliniques à pratiquer toute intervention d’urgence, jugée utile dans l’intérêt de mon enfant <text:s/>pour la saison. <text:s text:c="27"/><text:span text:style-name="T5">Signature :</text:span></text:p>
      <text:p text:style-name="P3"/>
      <text:p text:style-name="P6">Fait à ……………………………………………………………… <text:s text:c="43"/>Date ………………………………………</text:p>
      <text:p text:style-name="P6">Qualité du signataire : ס Père  <text:s text:c="6"/>ჿMère <text:s text:c="6"/><text:span text:style-name="T3">◌</text:span>Tuteur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" style:font-family-generic="swiss"/>
    <style:font-face style:name="Calibri1" svg:font-family="Calibri" style:font-family-generic="swiss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Calibri2" svg:font-family="Calibri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fr" fo:country="FR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fr" fo:country="FR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423cm" fo:margin-bottom="0.279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rie-France</meta:initial-creator>
    <meta:editing-cycles>15</meta:editing-cycles>
    <meta:print-date>2024-05-06T08:59:22.61</meta:print-date>
    <meta:creation-date>2021-01-09T06:58:00</meta:creation-date>
    <dc:date>2026-04-14T13:34:22.70</dc:date>
    <meta:editing-duration>PT16M17S</meta:editing-duration>
    <meta:generator>OpenOffice/4.1.3$Win32 OpenOffice.org_project/413m1$Build-9783</meta:generator>
    <meta:document-statistic meta:table-count="0" meta:image-count="1" meta:object-count="0" meta:page-count="1" meta:paragraph-count="24" meta:word-count="180" meta:character-count="2105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